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Noto Sans Devanagari1" svg:font-family="'Noto Sans Devanagari'" style:font-family-generic="swiss"/>
    <style:font-face style:name="F" svg:font-family="" style:font-family-generic="roman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F1" svg:font-family="" style:font-family-generic="system" style:font-pitch="variable"/>
    <style:font-face style:name="AR PL UMing CN" svg:font-family="'AR PL UMing CN'" style:font-family-generic="system" style:font-pitch="variable"/>
    <style:font-face style:name="Cambria1" svg:font-family="Cambria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P1" style:family="paragraph" style:parent-style-name="Para_20_4" style:master-page-name="Standard">
      <style:paragraph-properties style:page-number="auto" fo:break-before="auto" fo:break-after="auto"/>
    </style:style>
    <style:style style:name="T1" style:family="text">
      <style:text-properties fo:language="en" fo:country="none" style:language-asian="en" style:country-asian="none" style:language-complex="en" style:country-complex="non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_30__20_Text"><text:line-break/></text:span><text:span text:style-name="T1"> </text:span></text:p>
      <text:p text:style-name="Standard"><text:bookmark-start text:name="SECRETARIA_MUNICIPAL_DE_DIREITOS"/>SECRETARIA MUNICIPAL DE DIREITOS HUMANOS E CIDADANIA <text:bookmark-end text:name="SECRETARIA_MUNICIPAL_DE_DIREITOS"/></text:p>
      <text:p text:style-name="Para_20_2"/>
      <text:p text:style-name="Standard">DEPARTAMENTO DE PARTICIPAÇÃO SOCIAL </text:p>
      <text:p text:style-name="Para_20_2"/>
      <text:p text:style-name="Standard">CONSELHO MUNICIPAL DE POLÍTICAS PARA LGBT+</text:p>
      <text:p text:style-name="Para_20_2"/>
      <text:p text:style-name="Para_20_2"/>
      <text:p text:style-name="Standard">SECRETARIA MUNICIPAL DE DIREITOS HUMANOS E CIDADANIA</text:p>
      <text:p text:style-name="Para_20_2"/>
      <text:p text:style-name="Standard">CONSELHO LGBT</text:p>
      <text:p text:style-name="Para_20_2"/>
      <text:p text:style-name="Standard">ATA DE REUNIÃO ORDINÁRIA N°21</text:p>
      <text:p text:style-name="Para_20_2"/>
      <text:p text:style-name="Para_20_2"/>
      <text:p text:style-name="Standard">PAUTAS:</text:p>
      <text:p text:style-name="Para_20_2">1) Informes gerais e dos Grupos de Trabalho (Relações Institucionais e </text:p>
      <text:p text:style-name="Para_20_3">Regimento Interno); 2) Leitura coletiva do Edital de Processo de Escolha para a <text:line-break/>gestão 2026/2028; 3) Deliberação e aprovação da Minuta de Resolução para <text:line-break/>prorrogação do mandato da atual gestão 2024/2026; 4) Definição do calendário das <text:line-break/>próximas reuniões ordinárias do Conselho. </text:p>
      <text:p text:style-name="Standard">PARTICIPANTES DO GOVERNO: </text:p>
      <text:p text:style-name="Para_20_2">Rebeca Rodrigues (Vice-presidente do </text:p>
      <text:p text:style-name="Para_20_1">CMLGBT/Titular - Secretaria Municipal de Direitos Humanos e Cidadania), Alcione <text:line-break/>Ramos Campiotto (Titular - Secretaria Municipal da Saúde), Tatto Oliveira (Titular - <text:line-break/>Secretaria Municipal de Cultura), Luciana Gandelman (Titular - Secretaria Municipal <text:line-break/>de Desenvolvimento Econômico e Trabalho), Nilda Keiko Toyomoto Ito (Suplente - <text:line-break/>Secretaria Municipal de Assistência e Desenvolvimento Social), Wesley Ribeiro <text:line-break/>Carvalho Pimenta (Titular </text:p>
      <text:p text:style-name="Para_20_2">–</text:p>
      <text:p text:style-name="Para_20_2">Secretaria Municipal de Assistência e Desenvolvimento </text:p>
      <text:p text:style-name="Para_20_1">Social), João Paulo Guilherme dos Santos (Titular - Secretaria Municipal de <text:line-break/>Segurança Urbana). </text:p>
      <text:p text:style-name="Standard">PARTICIPANTES DA SOCIEDADE CIVIL:</text:p>
      <text:p text:style-name="Para_20_2"><text:soft-page-break/>Maciel Nascimento (Presidente e Titular - </text:p>
      <text:p text:style-name="Para_20_3">SINDSEP/SP), Andreza do Nascimento Almeida (Titular - Segmento das Mulheres <text:line-break/>Bissexuais), Kel Fernando (Titular - Segmento dos Homens Trans), Marcela Bosa <text:line-break/>(Segmento de Travestis), Cínthia Abreu (Titular - Segmento de Mulheres Lésbicas), <text:line-break/>Diego Alves Carvalho (Titular - ArtGay). </text:p>
      <text:p text:style-name="Standard">CONVIDADOS: </text:p>
      <text:p text:style-name="Para_20_2">Marcele Miguel (Munícipe), Rafael (Munícipe), Ronie (Munícipe), </text:p>
      <text:p text:style-name="Para_20_2">Rocio (Munícipe), Mayara (Munícipe). </text:p>
      <text:p text:style-name="Para_20_2"/>
      <text:p text:style-name="Para_20_3">A Reunião Ordinária do Conselho Municipal de Políticas para LGBT+ foi realizada em <text:line-break/>formato híbrido, com participação presencial na sede da Secretaria Municipal de <text:line-break/>Direitos Humanos e Cidadania (SMDHC), localizada na Rua Líbero Badaró, nº 119 - </text:p>
      <text:p text:style-name="Para_20_4"><text:s/><text:line-break/> </text:p>
      <text:p text:style-name="Para_20_1"><text:bookmark-start text:name="Centro__no_dia_18_de_julho_de_20"/>Centro, no dia 18 de julho de 2026, tendo início às 10h15, após verificação do quórum <text:line-break/>necessário para a abertura dos trabalhos. <text:bookmark-end text:name="Centro__no_dia_18_de_julho_de_20"/></text:p>
      <text:p text:style-name="Para_20_1">Iniciando os trabalhos, a vice-presidente Rebeca Rodrigues saudou todas as pessoas <text:line-break/>presentes e informou sobre a disponibilização no chat do link para o portal oficial da <text:line-break/>SMDHC contendo o edital, o cronograma e os formulários de inscrição para o <text:line-break/>processo eleitoral. O presidente Maciel Nascimento proferiu sua fala de abertura, <text:line-break/>dando as boas-vindas aos conselheiros e aos convidados. Maciel Nascimento <text:line-break/>ressaltou a relevância histórica do mandato da atual gestão, iniciada em setembro de <text:line-break/>2024, destacando a realização bem-sucedida da Conferência Municipal, a <text:line-break/>fiscalização e as visitas técnicas realizadas aos cinco Centros de Referência LGBTI+ <text:line-break/>da capital e a construção ativa de propostas para a alteração do decreto de <text:line-break/>regulamentação do Conselho. </text:p>
      <text:p text:style-name="Para_20_1">Dando sequência à dinâmica da reunião, concedeu -se a palavra para a apresentação <text:line-break/>das pessoas convidadas. Maciel apresentou a munícipe Marcele Miguel, Mulher trans, <text:line-break/>que expressou sua satisfação em participar do encontro após tomar ciência do evento <text:line-break/>por meio de uma publicação em mídias sociais. Maciel então sugeriu que o Conselho <text:line-break/>adote uma rotina mais ativa e frequente de divulgação de suas datas e horários de <text:line-break/>reuniões nas redes sociais, otimizando o acesso de outros cidadãos e fortalecendo a <text:line-break/>participação social. O psicólogo Rafael apresentou-se, destacando sua atuação <text:line-break/>profissional no âmbito do Sistema Único de Assistência Social (SUAS) e sua pesquisa <text:line-break/>de mestrado sobre as vivências trans, reafirmando seu compromisso e interesse em <text:line-break/>somar esforços para fortalecer e construir políticas públicas direcionadas à <text:line-break/>comunidade. Rossi, representante da Rede NB, manifestou interesse sobre as formas <text:line-break/>de articulação e a interpretação do edital eleitoral no que tange à inserção de coletivos <text:line-break/>não registrados juridicamente. Rony, do Conselho Regional de Fonoaudiologia, <text:line-break/>consultou o plenário sobre a obtenção de assento nas comissões ou conselhos, <text:line-break/>sendo informado por Rebeca Rodrigues e Maciel Nascimento de que o novo edital <text:line-break/>prevê o cadastramento de órgãos de classe e sugeriu -se a participação ativa das <text:line-break/>entidades interessadas na nova eleição. </text:p>
      <text:p text:style-name="Para_20_1">Em relação aos informes das instâncias de trabalho, Rebeca Rodrigues pontuou que <text:line-break/>não havia novos relatos acerca das atividades do GT de Regimento Interno, cuja <text:line-break/>continuidade metodológica depende da aprovação das alterações do decreto <text:line-break/>regulamentador. No tocante ao GT de Relações Institucionais, informou -se que a <text:line-break/>formulação da proposta técnica de memória que consolidará o legado e as <text:line-break/>recomendações administrativas desta gestão está substancialmente avançada, com <text:line-break/>previsão de formatação e apresentação oficial do texto final na reunião ordinária <text:line-break/>subsequente. Adicionalmente, foi pautado o debate sobre a criação de pontos focais <text:line-break/>e canais permanentes de emergência junto às secretarias municipais finalísticas <text:line-break/>(como Saúde, Segurança Urbana e Assistência Social) para o encaminhamento ágil <text:line-break/>de denúncias de agressões e violações de direitos direcionadas à população LGBT+. <text:line-break/>Maciel Nascimento pontuou as graves deficiências enfrentadas para garantir <text:line-break/>respostas imediatas em casos emergenciais, e sugeriu -se que o GT de Relações </text:p>
      <text:p text:style-name="Para_20_4"><text:s/><text:line-break/> </text:p>
      <text:p text:style-name="Para_20_1"><text:bookmark-start text:name="Institucionais_incorpore_este_te"/>Institucionais incorpore este tema de forma detalhada no documento de orientação <text:line-break/>técnica para a próxima gestão. <text:bookmark-end text:name="Institucionais_incorpore_este_te"/></text:p>
      <text:p text:style-name="Para_20_3">Avançando na ordem do dia, procedeu-se à leitura coletiva detalhada do Edital de <text:line-break/>Processo de Escolha nº 01/SMDHC/2026, assinado pela Secretária Municipal de <text:line-break/>Direitos Humanos e Cidadania, Regina Célia da Silveira Santana, e publicado no <text:line-break/>Diário Oficial da Cidade em 03 de julho de 2026. Durante a projeção da página <text:line-break/>institucional conduzida por Rebeca Rodrigues, detalharam-se a composição de <text:line-break/>dezesseis membros titulares e respectivos suplentes, as competências da Comissão <text:line-break/>Eleitoral, as normas rígidas de campanha, os procedimentos e links eletrônicos para <text:line-break/>o cadastramento presencial e digital de candidatos e eleitores habilitados, bem como <text:line-break/>os canais e ramais diretos para sanar dúvidas. </text:p>
      <text:p text:style-name="Para_20_1">Concluída a leitura do edital, iniciou-se uma intensa fase de debates em que <text:line-break/>conselheiros e convidados manifestaram discordâncias e descontentamentos <text:line-break/>institucionais sobre o teor das regras publicadas. O conselheiro Kel Fernando <text:line-break/>expressou surpresa e frustração por ter tomado conhecimento do teor definitivo do <text:line-break/>edital apenas após a publicação oficial, sem que houvesse uma leitura ou crivo prévio <text:line-break/>por parte de todo o plenário. Kel ressaltou que as propostas de alteração do Decreto <text:line-break/>Municipal nº 59.047/2019 (exaustivamente debatidas, aprovadas pelo conselho e <text:line-break/>fundamentadas em demandas legítimas da Conferência Municipal, que visavam <text:line-break/>garantir representação e assento formal para a população migrante, pessoas não <text:line-break/>binárias e intersexo, além de permitir a reeleição de conselheiros atuais) foram <text:line-break/>sumariamente ignoradas pela administração municipal, que optou por conduzir o <text:line-break/>certame baseando-se no decreto antigo. Criticou-se, ainda, a incoerência dos critérios <text:line-break/>de desempate, bem como a restrição do prazo de cadastramento para votantes, <text:line-break/>classificada como um fator limitante à participação democrática da comunidade no <text:line-break/>dia do pleito. A conselheira Zazá endossou integralmente as críticas de Kel, rotulando <text:line-break/>o lançamento do edital como precipitado e desprovido de maturidade política. Zazá <text:line-break/>questionou enfaticamente a exigência contida no edital de comprovante de residência <text:line-break/>físico ou digital para votantes, asseverando que tal critério atua como um severo filtro <text:line-break/>excludente para cidadãos pertencentes à população em situação de rua, cuja <text:line-break/>sobrevivência é historicamente marcada pela vulnerabilidade extrema. Propôs-se, <text:line-break/>inclusive, que o conselho ou representações populares pleiteassem a suspensão ou <text:line-break/>a judicialização da impugnação do referido edital perante o Ministério Público para <text:line-break/>salvaguardar a inclusão plena de todas as identidades sociais. O presidente Maciel <text:line-break/>Nascimento ressaltou que, embora as datas cumpram formalmente o rito do decreto <text:line-break/>vigente, a evidente inação e a escassa vontade política demonstradas pela SMDHC. <text:line-break/>Diante dos fatos, deliberou-se que os representantes da sociedade civil e demais <text:line-break/>membros interessados realizem uma reunião conjunta de análise técnica até a quarta-<text:line-break/>feira seguinte para consolidar e encaminhar formalmente um documento com dúvidas <text:line-break/>e questionamentos estruturados à Comissão Eleitoral. </text:p>
      <text:p text:style-name="Para_20_1">Prosseguindo com a pauta, e após a verificação de que o quórum deliberativo mínimo <text:line-break/>exigido foi devidamente atingido no decorrer dos debates, foi colocada em votação a </text:p>
      <text:p text:style-name="Para_20_4"><text:s/><text:line-break/> </text:p>
      <text:p text:style-name="Para_20_3"><text:bookmark-start text:name="Minuta_de_Resolucao_no_06___de"/>Minuta de Resolução nº 06, de 18 de julho de 2026, elaborada para assegurar a <text:line-break/>prorrogação excepcional do mandato da atual gestão (bienal 2024/2026) a partir do <text:line-break/>dia 20 de setembro de 2026 até a solenidade de posse dos novos representantes, <text:line-break/>programada para 02 de dezembro de 2026. Maciel Nascimento procedeu à leitura <text:line-break/>integral do anexo que fundamenta a resolução jurídica e tecnicamente perante a <text:line-break/>Assessoria Jurídica da Pasta. O documento sustenta a legalidade e a urgência da <text:line-break/>prorrogação com fundamento no princípio constitucional da continuidade do serviço <text:line-break/>público, na teoria dos poderes implícitos dos conselhos de participação e na <text:line-break/>necessidade crucial de evitar o colapso e a nulidade jurídica de atos administrativos <text:line-break/>relacionados ao controle social, fiscalização de termos de parceria financeira com <text:line-break/>equipamentos e a submissão de emendas e planos orçamentários setoriais. Após a <text:line-break/>devida apreciação e debates, a Resolução foi aprovada por unanimidade pelo <text:line-break/>plenário do Conselho. <text:bookmark-end text:name="Minuta_de_Resolucao_no_06___de"/></text:p>
      <text:p text:style-name="Para_20_3">Por fim, confirmou-se que as duas últimas reuniões ordinárias da atual gestão <text:line-break/>ocorrerão de forma presencial e híbrida nos dias 15 de agosto de 2026 e 12 de <text:line-break/>setembro de 2026, conforme dilação de datas previamente debatidas e acordadas <text:line-break/>pelo coletivo. </text:p>
      <text:p text:style-name="Para_20_1">Nada mais havendo a tratar, a reunião foi encerrada às 12h15, com agradecimentos <text:line-break/>do Presidente Maciel e da Vice-presidente Rebeca a todas as pessoas presentes. <text:line-break/>Informou-se, por fim, que a presente ata será encaminhada aos participantes e, após <text:line-break/>leitura e aprovação, será devidamente publicada. </text:p>
      <text:p text:style-name="Para_20_2"/>
    </office:text>
  </office:body>
</office:document-content>
</file>

<file path=styles.xml><?xml version="1.0" encoding="utf-8"?>
<office:document-styles xmlns:officeooo="http://openoffice.org/2009/office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Noto Sans Devanagari1" svg:font-family="'Noto Sans Devanagari'" style:font-family-generic="swiss"/>
    <style:font-face style:name="F" svg:font-family="" style:font-family-generic="roman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F1" svg:font-family="" style:font-family-generic="system" style:font-pitch="variable"/>
    <style:font-face style:name="AR PL UMing CN" svg:font-family="'AR PL UMing CN'" style:font-family-generic="system" style:font-pitch="variable"/>
    <style:font-face style:name="Cambria1" svg:font-family="Cambria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F" fo:font-size="12pt" fo:language="en" fo:country="none" style:letter-kerning="false" style:font-name-asian="F1" style:font-size-asian="11pt" style:language-asian="en" style:country-asian="none" style:font-name-complex="F1" style:font-size-complex="11pt" style:language-complex="en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F" fo:font-size="12pt" fo:language="en" fo:country="none" style:letter-kerning="false" style:font-name-asian="F1" style:font-size-asian="11pt" style:language-asian="en" style:country-asian="none" style:font-name-complex="F1" style:font-size-complex="11pt" style:language-complex="en" style:country-complex="none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loext:graphic-properties draw:fill="solid" draw:fill-color="#ffffff"/>
      <style:paragraph-properties fo:margin-top="0in" fo:margin-bottom="0in" loext:contextual-spacing="false" style:line-height-at-least="0.2in" fo:text-align="start" style:justify-single-word="false" fo:orphans="2" fo:widows="2" fo:background-color="#ffffff" style:writing-mode="lr-tb"/>
      <style:text-properties fo:font-variant="normal" fo:text-transform="none" fo:color="#000000" style:text-line-through-style="none" style:text-line-through-type="none" style:text-position="0% 100%" style:font-name="Cambria" fo:font-family="Cambria" style:font-family-generic="roman" style:font-pitch="variable" fo:font-size="12pt" fo:letter-spacing="normal" fo:font-style="normal" fo:text-shadow="none" style:text-underline-style="none" fo:font-weight="bold" fo:background-color="transparent" style:font-name-asian="Cambria1" style:font-family-asian="Cambria" style:font-family-generic-asian="system" style:font-pitch-asian="variable" style:font-size-asian="12pt" style:font-style-asian="normal" style:font-weight-asian="bold" style:font-name-complex="Cambria1" style:font-family-complex="Cambria" style:font-family-generic-complex="system" style:font-pitch-complex="variable" style:font-size-complex="12pt" style:font-style-complex="normal" style:font-weight-complex="bold" loext:padding="0in" loext:border="none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AR PL UMing CN" style:font-family-asian="'AR PL UMing CN'" style:font-family-generic-asian="system" style:font-pitch-asian="variable" style:font-size-asian="14pt" style:font-name-complex="Noto Sans Devanagari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1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Noto Sans Devanagari1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1" style:font-family-complex="'Noto Sans Devanagari'" style:font-family-generic-complex="swiss"/>
    </style:style>
    <style:style style:name="Para_20_1" style:display-name="Para 1" style:family="paragraph" style:parent-style-name="Standard" style:default-outline-level="">
      <style:paragraph-properties style:line-height-at-least="0.2299in"/>
      <style:text-properties fo:font-weight="normal" style:font-weight-asian="normal" style:font-weight-complex="normal"/>
    </style:style>
    <style:style style:name="Para_20_2" style:display-name="Para 2" style:family="paragraph" style:parent-style-name="Standard" style:default-outline-level="">
      <loext:graphic-properties draw:fill="solid" draw:fill-color="#ffffff"/>
      <style:paragraph-properties style:line-height-at-least="0.2in" fo:text-align="start" style:justify-single-word="false" fo:background-color="#ffffff"/>
      <style:text-properties fo:font-weight="normal" style:font-weight-asian="normal" style:font-weight-complex="normal"/>
    </style:style>
    <style:style style:name="Para_20_3" style:display-name="Para 3" style:family="paragraph" style:parent-style-name="Standard" style:default-outline-level="">
      <style:paragraph-properties style:line-height-at-least="0.2398in"/>
      <style:text-properties fo:font-weight="normal" style:font-weight-asian="normal" style:font-weight-complex="normal"/>
    </style:style>
    <style:style style:name="Para_20_4" style:display-name="Para 4" style:family="paragraph" style:parent-style-name="Standard" style:default-outline-level="">
      <style:paragraph-properties fo:margin-left="0.0693in" fo:margin-right="0.0693in" fo:text-indent="0in" style:auto-text-indent="false"/>
      <style:text-properties fo:font-weight="normal" style:font-weight-asian="normal" style:font-weight-complex="normal"/>
    </style:style>
    <style:style style:name="_30__20_Text" style:display-name="0 Text" style:family="text">
      <style:text-properties fo:background-color="#ffffff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layout-grid-color="#c0c0c0" style:layout-grid-lines="36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editing-cycles>1</meta:editing-cycles>
    <dc:creator>calibre</dc:creator>
    <meta:creation-date>2026-08-21T14:36:25</meta:creation-date>
    <dc:date>2026-08-21T14:36:25</dc:date>
    <dc:title>/tmp/pdf-to-odt-copied-hash-I6WEqE/Ordinária_18072026-html.html</dc:title>
    <meta:initial-creator>Unknown</meta:initial-creator>
    <dc:language>en</dc:language>
    <meta:generator>LibreOffice/6.4.7.2$Linux_X86_64 LibreOffice_project/40$Build-2</meta:generator>
    <meta:document-statistic meta:table-count="0" meta:image-count="0" meta:object-count="0" meta:page-count="2" meta:paragraph-count="37" meta:word-count="1447" meta:character-count="10096" meta:non-whitespace-character-count="8537"/>
    <meta:user-defined meta:name="AppVersion">04.0099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true</meta:user-defined>
    <meta:user-defined meta:name="ScaleCrop" meta:value-type="boolean">false</meta:user-defined>
    <meta:user-defined meta:name="ShareDoc" meta:value-type="boolean">false</meta:user-defined>
  </office:meta>
</office:document-meta>
</file>